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0" draw:name="Picture 1" text:anchor-type="as-char" svg:x="0in" svg:y="0in" svg:width="4.96944in" svg:height="3.42756in" style:rel-width="scale" style:rel-height="scale"><draw:image xlink:href="media/image1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t" fo:country="EE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Teet Juhanson</meta:initial-creator>
    <dc:creator>Teet Juhanson</dc:creator>
    <meta:creation-date>2025-01-15T08:49:00Z</meta:creation-date>
    <dc:date>2025-01-15T08:50:00Z</dc:date>
    <meta:template xlink:href="Normal" xlink:type="simple"/>
    <meta:editing-cycles>1</meta:editing-cycles>
    <meta:editing-duration>PT60S</meta:editing-duration>
    <meta:document-statistic meta:page-count="1" meta:paragraph-count="1" meta:word-count="0" meta:character-count="1" meta:row-count="1" meta:non-whitespace-character-count="1"/>
  </office:meta>
</office:document-meta>
</file>